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style:punctuation-wrap="simple" fo:text-align="center"/>
      <style:text-properties style:font-name="標楷體" style:font-name-asian="標楷體" fo:font-size="20pt" style:font-size-asian="20pt" style:font-size-complex="20pt"/>
    </style:style>
    <style:style style:name="P2" style:parent-style-name="Textbody" style:family="paragraph">
      <style:paragraph-properties style:punctuation-wrap="simple" fo:text-align="justify" fo:margin-left="0.5465in" fo:text-indent="-0.5465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" style:parent-style-name="Textbody" style:family="paragraph">
      <style:paragraph-properties style:punctuation-wrap="simple" fo:text-align="justify" fo:margin-left="0.5902in" fo:text-indent="-0.5902in">
        <style:tab-stops/>
      </style:paragraph-properties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" style:parent-style-name="Textbody" style:family="paragraph">
      <style:paragraph-properties style:punctuation-wrap="simple" fo:text-align="justify" fo:margin-left="0.5902in" fo:text-indent="0.3937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" style:parent-style-name="Textbody" style:family="paragraph">
      <style:paragraph-properties style:punctuation-wrap="simple" fo:text-align="justify" fo:margin-left="0.9451in" fo:text-indent="0.03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" style:parent-style-name="Textbody" style:family="paragraph">
      <style:paragraph-properties style:punctuation-wrap="simple" fo:text-align="justify" fo:margin-left="0.9451in" fo:text-indent="0.03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" style:parent-style-name="Textbody" style:family="paragraph">
      <style:paragraph-properties style:punctuation-wrap="simple" fo:text-align="justify" fo:margin-left="0.9451in" fo:text-indent="0.0395in">
        <style:tab-stops/>
      </style:paragraph-properties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" style:parent-style-name="Textbody" style:family="paragraph">
      <style:paragraph-properties style:punctuation-wrap="simple" fo:text-align="justify" fo:margin-left="0.9451in" fo:text-indent="0.0395in">
        <style:tab-stops/>
      </style:paragraph-properties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" style:parent-style-name="Textbody" style:family="paragraph">
      <style:paragraph-properties style:punctuation-wrap="simple" fo:text-align="justify" fo:margin-left="0.5902in" fo:text-indent="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" style:parent-style-name="Textbody" style:family="paragraph">
      <style:paragraph-properties style:punctuation-wrap="simple" fo:text-align="justify" fo:margin-left="0.5902in" fo:text-indent="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" style:parent-style-name="Textbody" style:family="paragraph">
      <style:paragraph-properties style:punctuation-wrap="simple" fo:text-align="justify" fo:margin-left="0.5902in" fo:text-indent="-0.5902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" style:parent-style-name="Textbody" style:family="paragraph">
      <style:paragraph-properties style:punctuation-wrap="simple" fo:text-align="justify" fo:margin-left="0.5902in" fo:text-indent="-0.5902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bookmark-start text:name="_Hlk209706264"/>教育部華語文能力測驗規費收費標準<text:bookmark-end text:name="_Hlk209706264"/></text:p>
      <text:p text:style-name="P2"><text:span text:style-name="T3">第一</text:span><text:span text:style-name="T4">條　　本標準依</text:span><text:span text:style-name="T5">規費法第十條第一項規定訂定之。</text:span></text:p>
      <text:p text:style-name="P6"><text:span text:style-name="T7">第</text:span><text:span text:style-name="T8">二條　　為推</text:span><text:span text:style-name="T9">廣我國華語教育，鼓勵國際人士學習華語並建立我國整體華語教學標準化體系，教育部委由國家華語測驗推動工作委員會辦理華語文能力測驗。</text:span></text:p>
      <text:p text:style-name="P10"><text:span text:style-name="T11">參加華語文能力測驗者，不分測驗等級，應依下列規定繳納報名費：</text:span></text:p>
      <text:p text:style-name="P12">一、聽讀測驗：新臺幣二千元。</text:p>
      <text:p text:style-name="P13">二、口語測驗：新臺幣一千四百元。</text:p>
      <text:p text:style-name="P14"><text:span text:style-name="T15">三、寫作測驗：新臺幣一千四百元。</text:span></text:p>
      <text:p text:style-name="P16"><text:span text:style-name="T17">四、兒童測驗：新臺幣八百元。</text:span></text:p>
      <text:p text:style-name="P18">申請成績複查，不分測驗類型，每一等級收取複查費新臺幣二百五十元。</text:p>
      <text:p text:style-name="P19">申請成績單補（加）發，不分測驗類型，每份收取製作費新臺幣二百五十元；證書補（加）發，每份收取製作費新臺幣三百五十元。</text:p>
      <text:p text:style-name="P20"><text:span text:style-name="T21">第三條　　本標準所定收費金額，依辦理費用、成本變動趨勢及消費者物價指數變動情形等影響因素，每三年至少檢討一次。</text:span></text:p>
      <text:p text:style-name="P22"><text:span text:style-name="T23">第四條　　本標準自發布日施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>
      <style:text-properties style:font-name-complex="Times New Roman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本文字元" style:display-name="本文 字元" style:family="text" style:parent-style-name="預設段落字型">
      <style:text-properties style:font-name="Calibri" style:font-name-asian="新細明體" style:font-name-complex="Times New Roman"/>
    </style:style>
    <text:list-style style:name="NoList" style:display-name="No List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513in" fo:margin-left="0.984in" fo:margin-bottom="0.984in" fo:margin-right="0.984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闕如平</meta:initial-creator>
    <dc:creator>徐鳳珠 徐鳳珠</dc:creator>
    <meta:creation-date>2025-10-15T11:48:00Z</meta:creation-date>
    <dc:date>2025-10-15T11:49:00Z</dc:date>
    <meta:print-date>2025-10-03T17:34:00Z</meta:print-date>
    <meta:template xlink:href="Normal" xlink:type="simple"/>
    <meta:editing-cycles>2</meta:editing-cycles>
    <meta:editing-duration>PT60S</meta:editing-duration>
    <meta:user-defined meta:name="AppVersion">16.0000</meta:user-defined>
    <meta:document-statistic meta:page-count="1" meta:paragraph-count="1" meta:word-count="55" meta:character-count="371" meta:row-count="2" meta:non-whitespace-character-count="317"/>
  </office:meta>
</office:document-meta>
</file>